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2722cd64de4725b98552a99a8a8a.png"/>
  <manifest:file-entry manifest:media-type="image/png" manifest:full-path="Pictures/442debc429af39e5d6f0d5585d8f4c4e.png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h text:style-name="Heading_20_1" text:outline-level="1"><text:bookmark text:name="shared:ubuntu_18_0_4_2"/><text:bookmark-start text:name="__RefHeading___ubuntu_18.04_kernel_4.18.0-15-generic_osobennosti_1"/><text:bookmark-start text:name="ubuntu_18.04_kernel_4.18.0-15-generic_osobennosti"/>Ubuntu 18.04 kernel 4.18.0-15-generic Особенности<text:bookmark-end text:name="__RefHeading___ubuntu_18.04_kernel_4.18.0-15-generic_osobennosti_1"/><text:bookmark-end text:name="ubuntu_18.04_kernel_4.18.0-15-generic_osobennosti"/></text:h>
      <text:p text:style-name="Text_20_body">Поскольку SecretNet LSP поддерживает только конкретные версии ядра linux, следует зафиксировать пакеты с версией ядра. </text:p>
      <text:p text:style-name="Text_20_body">Еще одно замечание. SecretNet при установке, пользователя, от имени которого устанавливается SecretNet делает администратором SecretNet. Поэтому, для администрирования лучше использовать специального пользователя (чтоб не заморачиваться с разрешением работы от root), допустим sysuser. А уже после настроек создать с помощью SecretNet пользователя user с несколько ограниченными правами</text:p>
      <text:p text:style-name="Text_20_body">Замечание: Примеры ниже сделаны в среде Ubuntu MATE 18.04.2. На момент написания статьи образ доступен тут: <text:a xlink:type="simple" xlink:href="https://releases.ubuntu-mate.org/archived/18.04/" text:style-name="Internet_20_link" text:visited-style-name="Visited_20_Internet_20_Link">https://releases.ubuntu-mate.org/archived/18.04/</text:a> <text:line-break/>
Я использовал образ с наименованием: <text:span text:style-name="Source_20_Text">ubuntu-mate-18.04.2-desktop-amd64.iso</text:span> <text:line-break/></text:p>
      <text:p text:style-name="Text_20_body">Если желаете использовать стандартный образ Ubunu - его можно взять тут: <text:a xlink:type="simple" xlink:href="http://old-releases.ubuntu.com/releases/bionic/" text:style-name="Internet_20_link" text:visited-style-name="Visited_20_Internet_20_Link">http://old-releases.ubuntu.com/releases/bionic/</text:a> <text:line-break/>
наименование образа: <text:span text:style-name="Source_20_Text">ubuntu-18.04.2-desktop-amd64.iso</text:span></text:p>
      <text:p text:style-name="Text_20_body">Для kubuntu необходимой версии я уже не нашел. На сайте Kubuntu имеется ссылка для скачивания только версии 18.04.05 <text:line-break/>
<text:a xlink:type="simple" xlink:href="https://cdimage.ubuntu.com/kubuntu/releases/18.04/release/kubuntu-18.04.5-desktop-amd64.iso" text:style-name="Internet_20_link" text:visited-style-name="Visited_20_Internet_20_Link">https://cdimage.ubuntu.com/kubuntu/releases/18.04/release/kubuntu-18.04.5-desktop-amd64.iso</text:a> <text:line-break/>
Там версия ядра уже 5.4 <text:line-break/>
Чтобы "понизить" версию ядра сначала надо будет установить нужную версию. Зафиксировать ее от обновления. Затем в несколько приемов удалить не поддерживаемые версии, чтобы по умолчанию загружалась именно нужная.</text:p>
      <text:p text:style-name="Text_20_body">Теперь о совместимости версий SecretNet с дистрибутивами. <text:line-break/>
На стандартный образ 18.04.02 Ubuntu и Ubuntu MATE ставятся версии SecretNet 1.9, 1.10 <text:note text:id="ftn0" text:note-class="footnote"><text:note-citation text:label="1)">1)</text:note-citation><text:note-body><text:p text:style-name="Text_20_body">Замечание в Ubuntu MATE наблюдались проблемы при блокировке экрана. После блокировки невозможно было вернуться в сеанс</text:p></text:note-body></text:note></text:p>
      <text:p text:style-name="Text_20_body">На Kubuntu 18.04.05 после понижения версии ядра до версии linux-image-4.18.0-15-generic удалось нормально установить только SecretNet 1.9 <text:note text:id="ftn1" text:note-class="footnote"><text:note-citation text:label="2)">2)</text:note-citation><text:note-body><text:p text:style-name="Text_20_body">версия 1.10 в конце установки на Kubuntu завершались с ошибкой, после которой система становилась неработоспособной. Отключалась возможность ввести пароль при входе</text:p></text:note-body></text:note> <text:line-break/>
PS: Проблемы установки версии 1.10 (версия пакетов 1.10.655) были исправлены в версии 1.10.1 (версия пакетов 1.10.660) <text:line-break/>
В версии 1.10.1 была добавлена поддержка еще одной версии убунту, но я её не пробовал (версия пакетов 1.10.680 для Ubuntu 18.04.3 LTS с версией ядра 4.15.0-55-generic)</text:p>
      <text:p text:style-name="Text_20_body">Чтобы ядро не обновилось при установке, нужно ставить систему без подключения к internet.
После установки, первым делом зайти в настройки обновлений (в стандартном Ubuntu и Ubuntu-Mate для этого служит приложение software-properties-gtk, в Kubuntu - software-properties-kde) и отключить автообновления.
То есть, если использовать командную строку, в Ubuntu или Ubuntu-Mate набираем команду:</text:p>
      <text:p text:style-name="Preformatted_20_Text">sudo software-properties-gtk</text:p>
      <text:p text:style-name="Text_20_body">Для Kubuntu, соответственно:</text:p>
      <text:p text:style-name="Preformatted_20_Text">sudo software-properties-kde</text:p>
      <text:p text:style-name="Text_20_body"><draw:frame draw:style-name="media" draw:name="0" text:anchor-type="as-char" draw:z-index="0" svg:width="15.980833333333cm" svg:height="9.3397916666667cm"><draw:image xlink:href="Pictures/bbd92722cd64de4725b98552a99a8a8a.png" xlink:type="simple" xlink:show="embed" xlink:actuate="onLoad"/></draw:frame>  <draw:frame draw:style-name="media" draw:name="1" text:anchor-type="as-char" draw:z-index="1" svg:width="16.721666666667cm" svg:height="10.927291666667cm"><draw:image xlink:href="Pictures/442debc429af39e5d6f0d5585d8f4c4e.png" xlink:type="simple" xlink:show="embed" xlink:actuate="onLoad"/></draw:frame></text:p>
      <text:p text:style-name="Text_20_body">Только потом подключать интернет и донастраивать систему</text:p>
      <text:p text:style-name="Text_20_body">Зафиксировать от обновления командой <text:span text:style-name="Source_20_Text">sudo apt-mark hold</text:span> нужные пакеты. Для этого в консоли даем команду <text:span text:style-name="Source_20_Text">sudo -s</text:span> затем запускаем </text:p>
      <text:p text:style-name="Preformatted_20_Text">bash ./lockapt.sh</text:p>
      <text:p text:style-name="Text_20_body">Замечание, блокировка сделана для дистрибутива 18.04.02 <text:line-break/>
Для более поздних дистрибутивов, пакеты, содержащие в названии hwe уже могут ссылаться на другие версии ядра. 
В этом случае, надо исключить пакеты с hwe в имени из блокировки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mark</text:span> hold linux-generic-hwe-<text:span text:style-name="highlight_nu0">18.04</text:span><text:line-break/><text:span text:style-name="highlight_kw2">apt-mark</text:span> hold linux-signed-generic-hwe-<text:span text:style-name="highlight_nu0">18.04</text:span><text:line-break/><text:span text:style-name="highlight_kw2">apt-mark</text:span> hold linux-image-generic-hwe-<text:span text:style-name="highlight_nu0">18.04</text:span><text:line-break/><text:span text:style-name="highlight_kw2">apt-mark</text:span> hold linux-headers-generic-hwe-<text:span text:style-name="highlight_nu0">18.04</text:span><text:line-break/><text:span text:style-name="highlight_kw2">apt-mark</text:span> hold linux-headers-4.18.0-<text:span text:style-name="highlight_nu0">15</text:span><text:line-break/><text:span text:style-name="highlight_kw2">apt-mark</text:span> hold linux-headers-4.18.0-<text:span text:style-name="highlight_nu0">15</text:span>-generic<text:line-break/><text:span text:style-name="highlight_kw2">apt-mark</text:span> hold linux-image-4.18.0-<text:span text:style-name="highlight_nu0">15</text:span>-generic<text:line-break/><text:span text:style-name="highlight_kw2">apt-mark</text:span> hold linux-modules-4.18.0-<text:span text:style-name="highlight_nu0">15</text:span>-generic<text:line-break/><text:span text:style-name="highlight_kw2">apt-mark</text:span> hold linux-modules-extra-4.18.0-<text:span text:style-name="highlight_nu0">15</text:span>-generic</text:p>
          </table:table-cell>
        </table:table-row>
      </table:table>
      <text:p text:style-name="Text_20_body">Проверить состояние пакетов можно командой <text:span text:style-name="Source_20_Text">apt-mark showhold</text:span></text:p>
      <text:p text:style-name="Text_20_body">Если предпочитаете использовать утилиту dpkg, для нее с аналогичным эффектом можно применить следующие команды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linux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headers-4.18.0-15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headers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headers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image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image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modules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modules-extra-4.18.0-15-generic hold"</text:span> <text:span text:style-name="highlight_sy0">|</text:span> <text:span text:style-name="highlight_kw2">sudo</text:span> <text:span text:style-name="highlight_kw2">dpkg</text:span> <text:span text:style-name="highlight_re5">--set-selections</text:span><text:line-break/><text:span text:style-name="highlight_kw3">echo</text:span> <text:span text:style-name="highlight_st0">"linux-signed-generic-hwe-18.04 hold"</text:span> <text:span text:style-name="highlight_sy0">|</text:span> <text:span text:style-name="highlight_kw2">sudo</text:span> <text:span text:style-name="highlight_kw2">dpkg</text:span> <text:span text:style-name="highlight_re5">--set-selections</text:span></text:p>
          </table:table-cell>
        </table:table-row>
      </table:table>
      <text:p text:style-name="Text_20_body">Проверить результат можно командой <text:span text:style-name="Source_20_Text">dpkg –get-selections | grep hold</text:span></text:p>
      <text:p text:style-name="Text_20_body">—</text:p>
      <text:p text:style-name="Text_20_body">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 Для Kubuntu не нужно фиксировать версии, содержащие в наименовании <text:span text:style-name="Strong_20_Emphasis">hwe</text:span>, потому-что они уже ссылаются на пятую версию ядра. <text:line-break/></text:p>
      <text:p text:style-name="Text_20_body">Только прежде чем блокировать обновление, следует установить эти пакеты!</text:p>
      <text:p text:style-name="Preformatted_20_Text">sudo apt install linux-headers-4.18.0-15 linux-headers-4.18.0-15-generic linux-image-4.18.0-15-generic linux-modules-4.18.0-15-generic linux-modules-extra-4.18.0-15-generic</text:p>
      <text:p text:style-name="Text_20_body">Потом используем такой файл блокировки от обновления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apt-mark</text:span> hold linux-headers-4.18.0-<text:span text:style-name="highlight_nu0">15</text:span><text:line-break/><text:span text:style-name="highlight_kw2">apt-mark</text:span> hold linux-headers-4.18.0-<text:span text:style-name="highlight_nu0">15</text:span>-generic<text:line-break/><text:span text:style-name="highlight_kw2">apt-mark</text:span> hold linux-image-4.18.0-<text:span text:style-name="highlight_nu0">15</text:span>-generic<text:line-break/><text:span text:style-name="highlight_kw2">apt-mark</text:span> hold linux-modules-4.18.0-<text:span text:style-name="highlight_nu0">15</text:span>-generic<text:line-break/><text:span text:style-name="highlight_kw2">apt-mark</text:span> hold linux-modules-extra-4.18.0-<text:span text:style-name="highlight_nu0">15</text:span>-generic</text:p>
          </table:table-cell>
        </table:table-row>
      </table:table>
      <text:p text:style-name="Text_20_body">После того, как поставили в Kubuntu нужную версию ядра, следует перезагрузится и при загрузке, выбрать эту версию. Чтобы удобнее было это сделать, немного модифицируем начальный загрузчик. Для этого открываем в редакторе файл /etc/default/grub
Можно использовать любой удобный для Вас редактор. Если хотим использовать стандартный редактор для KDE - kate, то для редактирования системных файлов, следует использовать такую последовательность (в командной строке)</text:p>
      <text:p text:style-name="Preformatted_20_Text">SUDO_EDITOR=kate sudoedit /etc/default/grub</text:p>
      <text:p text:style-name="Text_20_body">в этом файле комментируем строку <text:span text:style-name="Source_20_Text">GRUB_TIMEOUT_STYLE=hidden</text:span> то есть она будет выглядеть так</text:p>
      <text:p text:style-name="Preformatted_20_Text">#GRUB_TIMEOUT_STYLE=hidden</text:p>
      <text:p text:style-name="Text_20_body">и увеличиваем немного время задержки, чтобы дать пользователю выбрать нужный пункт загрузчика, меняя в следующей строке <text:span text:style-name="Source_20_Text">GRUB_TIMEOUT=0</text:span> 0 на 5</text:p>
      <text:p text:style-name="Preformatted_20_Text">GRUB_TIMEOUT=5</text:p>
      <text:p text:style-name="Text_20_body">То есть перед загрузкой будет задержка 5 секунд, для выбора нужного действия.
Сохраняем отредактированный файл. Затем, для применения изменений даем команду:</text:p>
      <text:p text:style-name="Preformatted_20_Text">sudo update-grub</text:p>
      <text:p text:style-name="Text_20_body">После чего перезагружаем систему и при загрузке выбираем пункт </text:p>
      <text:p text:style-name="Preformatted_20_Text">Advanced options for Ubuntu</text:p>
      <text:p text:style-name="Text_20_body">и в открывшемся подменю, выбираем строку с версией ядра 4.18.0-15-generic</text:p>
      <text:p text:style-name="Preformatted_20_Text">Ubuntu, with Linux 4.18.0-15-generic</text:p>
      <text:p text:style-name="Text_20_body">Загрузившись в рабочее окружение следует удалить все "неподходящие" версии ядра. Я не нашел разовой команды, которая сразу бы это сделала. Дело в том, что при удалении ядра версии 5.4.0.-42 система во время его удаления, устанавливает неподписанную версию ядра, которую опять надо удалять. Чтобы не "париться" я использовал менеджер пакетов synaptic (привык я к нему).</text:p>
      <text:p text:style-name="Text_20_body">Поэтому доустанавливаем пакеты:</text:p>
      <text:p text:style-name="Preformatted_20_Text">sudo apt update<text:line-break/>sudo apt install mc synaptic apt-xapian-index</text:p>
      <text:p text:style-name="Text_20_body">Внимательно. Пакет apt-xapian-index служит для работы строки поиска в synaptic
Сразу после установки - это окно поиска не включается, нужно разок запустить synaptic и закрыть его, чтобы службы xapian запустились.</text:p>
      <text:p text:style-name="Text_20_body">Замечание: <text:line-break/>
Пакеты, отмеченные для удержания с помощью <text:span text:style-name="Source_20_Text">apt-mark hold</text:span> или <text:span text:style-name="Source_20_Text">dpkg –set-selection</text:span> в synaptic не видны как фиксированные, их, для synaptic, надо зафиксировать вручную (выделяем пакеты для фиксирования и через пункт меню: <text:span text:style-name="Strong_20_Emphasis">Пакет → Заблокировать версию</text:span> - блокируем).</text:p>
      <text:p text:style-name="Text_20_body">С помощью synaptic удаляем все версии ядра и модулей, которые не 4.18.0-15-generic</text:p>
      <text:p text:style-name="Text_20_body">PS: Вероятно, удаление можно сделать и с помощью модуля управления пакетами Muon… Поставить фильтр по статусу, выбрать установленные, а в поиске указать linux-image и выбрать ненужные пакеты для удаления и так до тех пор, пока останется только нужная версия ядра. То-же самое сделать для linux-modules, linux-modules-extra и linux-headers. Но у меня этот модуль почему-то вываливался с непонятными ошибками</text:p>
      <text:p text:style-name="Text_20_body">Для того, чтобы могли компилироваться всяческие модули (пригодится в последующем), я установил пакет dkms</text:p>
      <text:p text:style-name="Preformatted_20_Text">sudo apt-get install dkms</text:p>
      <text:p text:style-name="Text_20_body">это метапакет, который устанавливает необходимое ПО для компиляции модулей ядра</text:p>
      <text:p text:style-name="Text_20_body">Ставим поддержку ssh для возможности подключения к станции</text:p>
      <text:p text:style-name="Preformatted_20_Text">sudo apt-get install ssh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ubuntu_18_0_4_2</dc:title>
  </office:meta>
</office:document-meta>
</file>